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2" style:family="table-column">
      <style:table-column-properties style:column-width="6.7104in" style:use-optimal-column-width="false"/>
    </style:style>
    <style:style style:name="Table31" style:family="table">
      <style:table-properties style:width="6.7104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6" style:parent-style-name="Standard" style:family="paragraph">
      <style:paragraph-properties fo:text-align="center" fo:margin-bottom="0.0597in"/>
    </style:style>
    <style:style style:name="T37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1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</style:style>
    <style:style style:name="T49" style:parent-style-name="Car.predefinitoparagrafo" style:family="text">
      <style:text-properties style:font-name="Calibri" style:font-name-asian="Calibri" style:font-name-complex="Calibri"/>
    </style:style>
    <style:style style:name="T50" style:parent-style-name="Car.predefinitoparagrafo" style:family="text">
      <style:text-properties style:font-name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 fo:text-indent="-0.2826in">
        <style:tab-stops>
          <style:tab-stop style:type="left" style:position="-8.0006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 fo:margin-left="0.5493in" fo:text-indent="-0.2972in">
        <style:tab-stops>
          <style:tab-stop style:type="left" style:position="-5.3416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120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4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2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7" style:parent-style-name="Car.predefinitoparagrafo" style:family="text">
      <style:text-properties style:font-name="Calibri" fo:font-size="10pt" style:font-size-asian="10pt" style:font-size-complex="10pt"/>
    </style:style>
    <style:style style:name="P128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2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fo:font-size="10pt" style:font-size-asian="10pt" style:font-size-complex="10pt"/>
    </style:style>
    <style:style style:name="P132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3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5" style:parent-style-name="Car.predefinitoparagrafo" style:family="text">
      <style:text-properties style:font-name="Calibri" fo:font-size="10pt" style:font-size-asian="10pt" style:font-size-complex="10pt"/>
    </style:style>
    <style:style style:name="P136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3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T140" style:parent-style-name="Car.predefinitoparagrafo" style:family="text">
      <style:text-properties style:font-name="Calibri" fo:font-size="10pt" style:font-size-asian="10pt" style:font-size-complex="10pt"/>
    </style:style>
    <style:style style:name="P141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4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4" style:parent-style-name="Car.predefinitoparagrafo" style:family="text">
      <style:text-properties style:font-name="Calibri" fo:font-size="10pt" style:font-size-asian="10pt" style:font-size-complex="10pt"/>
    </style:style>
    <style:style style:name="P145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4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8" style:parent-style-name="Car.predefinitoparagrafo" style:family="text">
      <style:text-properties style:font-name="Calibri" fo:font-size="10pt" style:font-size-asian="10pt" style:font-size-complex="10pt"/>
    </style:style>
    <style:style style:name="P149" style:parent-style-name="Standard" style:family="paragraph">
      <style:paragraph-properties>
        <style:tab-stops>
          <style:tab-stop style:type="left" style:position="-7.4451in"/>
        </style:tab-stops>
      </style:paragraph-properties>
    </style:style>
    <style:style style:name="T15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2" style:parent-style-name="Car.predefinitoparagrafo" style:family="text">
      <style:text-properties style:font-name="Calibri" fo:font-size="10pt" style:font-size-asian="10pt" style:font-size-complex="10pt"/>
    </style:style>
    <style:style style:name="P153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4" style:parent-style-name="Standard" style:family="paragraph">
      <style:text-properties style:font-name="Calibri" style:font-name-complex="Calibri"/>
    </style:style>
    <style:style style:name="P155" style:parent-style-name="Normale" style:family="paragraph">
      <style:paragraph-properties fo:break-before="page"/>
    </style:style>
    <style:style style:name="TableColumn157" style:family="table-column">
      <style:table-column-properties style:column-width="0.4291in" style:use-optimal-column-width="false"/>
    </style:style>
    <style:style style:name="TableColumn158" style:family="table-column">
      <style:table-column-properties style:column-width="2.4388in" style:use-optimal-column-width="false"/>
    </style:style>
    <style:style style:name="TableColumn159" style:family="table-column">
      <style:table-column-properties style:column-width="0.9562in" style:use-optimal-column-width="false"/>
    </style:style>
    <style:style style:name="TableColumn160" style:family="table-column">
      <style:table-column-properties style:column-width="2.8854in" style:use-optimal-column-width="false"/>
    </style:style>
    <style:style style:name="Table156" style:family="table">
      <style:table-properties style:width="6.7097in" fo:margin-left="0in" table:align="left"/>
    </style:style>
    <style:style style:name="TableRow161" style:family="table-row">
      <style:table-row-properties style:min-row-height="0.3937in" style:use-optimal-row-height="false"/>
    </style:style>
    <style:style style:name="TableCell162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3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1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Standard" style:family="paragraph"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P180" style:parent-style-name="Paragrafoelenco" style:family="paragraph">
      <style:paragraph-properties fo:margin-bottom="0in"/>
      <style:text-properties style:font-name="Calibri" style:font-name-complex="Calibri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3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P184" style:parent-style-name="Standard" style:family="paragraph">
      <style:paragraph-properties fo:text-align="center" fo:margin-top="0.0395in" fo:margin-bottom="0.0395in" fo:margin-left="-0.0416in">
        <style:tab-stops/>
      </style:paragraph-properties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P185" style:parent-style-name="Standard" style:family="paragraph">
      <style:paragraph-properties fo:text-align="center" fo:margin-top="0.0395in" fo:margin-bottom="0.0395in"/>
    </style:style>
    <style:style style:name="T186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187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188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189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92" style:parent-style-name="Standard" style:family="paragraph">
      <style:paragraph-properties style:snap-to-layout-grid="false"/>
    </style:style>
    <style:style style:name="T193" style:parent-style-name="Car.predefinitoparagrafo" style:family="text">
      <style:text-properties style:font-name="Calibri" style:font-name-complex="Calibri" fo:font-weight="bold" style:font-weight-asian="bold"/>
    </style:style>
    <style:style style:name="T194" style:parent-style-name="Collegamentoipertestuale" style:family="text">
      <style:text-properties style:font-name="Calibri" style:font-name-complex="Calibri" fo:font-weight="bold" style:font-weight-asian="bold"/>
    </style:style>
    <style:style style:name="T195" style:parent-style-name="Car.predefinitoparagrafo" style:family="text">
      <style:text-properties style:font-name="Calibri" style:font-name-complex="Calibri" fo:font-weight="bold" style:font-weight-asian="bold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style:font-name="Calibri" style:font-name-complex="Calibri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style:font-name="Calibri" style:font-name-complex="Calibri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" style:parent-style-name="TableContents" style:family="paragraph">
      <style:text-properties style:font-name="Calibri" style:font-name-complex="Calibri"/>
    </style:style>
    <style:style style:name="TableCell2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9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2" style:parent-style-name="TableContents" style:family="paragraph">
      <style:text-properties style:font-name="Calibri" style:font-name-complex="Calibri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4" style:parent-style-name="TableContents" style:family="paragraph">
      <style:text-properties style:font-name="Calibri" style:font-name-complex="Calibri"/>
    </style:style>
    <style:style style:name="TableCell2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6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9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20" style:parent-style-name="Car.predefinitoparagrafo" style:family="text">
      <style:text-properties style:font-name="Calibri" style:font-name-complex="Calibri"/>
    </style:style>
    <style:style style:name="T221" style:parent-style-name="Car.predefinitoparagrafo" style:family="text">
      <style:text-properties style:font-name="Calibri" style:font-name-complex="Calibri"/>
    </style:style>
    <style:style style:name="P222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23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24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25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26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2" style:parent-style-name="Textbody" style:family="paragraph">
      <style:paragraph-properties fo:text-align="justify" fo:margin-bottom="0in" fo:line-height="100%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4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8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4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4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42" style:parent-style-name="Normale" style:family="paragraph">
      <style:text-properties text:display="none"/>
    </style:style>
    <style:style style:name="P243" style:parent-style-name="Normale" style:family="paragraph">
      <style:paragraph-properties fo:break-before="page"/>
    </style:style>
    <style:style style:name="TableColumn245" style:family="table-column">
      <style:table-column-properties style:column-width="6.7097in" style:use-optimal-column-width="false"/>
    </style:style>
    <style:style style:name="Table244" style:family="table">
      <style:table-properties style:width="6.7097in" fo:margin-left="0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8" style:parent-style-name="Standard" style:family="paragraph">
      <style:text-properties style:font-name="Calibri" style:font-name-complex="Calibri" fo:font-weight="bold" style:font-weight-asian="bold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51" style:parent-style-name="Paragrafoelenco" style:family="paragraph">
      <style:paragraph-properties fo:margin-left="0.2756in">
        <style:tab-stops/>
      </style:paragraph-properties>
    </style:style>
    <style:style style:name="T252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53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54" style:parent-style-name="Paragrafoelenco" style:family="paragraph"/>
    <style:style style:name="T255" style:parent-style-name="Car.predefinitoparagrafo" style:family="text">
      <style:text-properties style:font-name="Calibri" style:font-name-complex="Calibri"/>
    </style:style>
    <style:style style:name="T256" style:parent-style-name="Car.predefinitoparagrafo" style:family="text">
      <style:text-properties style:font-name="Calibri" style:font-name-complex="Calibri" fo:font-weight="bold" style:font-weight-asian="bold"/>
    </style:style>
    <style:style style:name="T257" style:parent-style-name="Car.predefinitoparagrafo" style:family="text">
      <style:text-properties style:font-name="Calibri" style:font-name-complex="Calibri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/>
    <style:style style:name="T260" style:parent-style-name="Car.predefinitoparagrafo" style:family="text">
      <style:text-properties style:font-name="Calibri" style:font-name-complex="Calibri"/>
    </style:style>
    <style:style style:name="T261" style:parent-style-name="Car.predefinitoparagrafo" style:family="text">
      <style:text-properties style:font-name="Calibri" style:font-name-complex="Calibri" fo:font-weight="bold" style:font-weight-asian="bold"/>
    </style:style>
    <style:style style:name="T262" style:parent-style-name="Car.predefinitoparagrafo" style:family="text">
      <style:text-properties style:font-name="Calibri" style:font-name-complex="Calibri"/>
    </style:style>
    <style:style style:name="P263" style:parent-style-name="Paragrafoelenco" style:family="paragraph"/>
    <style:style style:name="T264" style:parent-style-name="Car.predefinitoparagrafo" style:family="text">
      <style:text-properties style:font-name="Calibri" style:font-name-complex="Calibri"/>
    </style:style>
    <style:style style:name="T265" style:parent-style-name="Car.predefinitoparagrafo" style:family="text">
      <style:text-properties style:font-name="Calibri" style:font-name-complex="Calibri" fo:font-weight="bold" style:font-weight-asian="bold"/>
    </style:style>
    <style:style style:name="T266" style:parent-style-name="Car.predefinitoparagrafo" style:family="text">
      <style:text-properties style:font-name="Calibri" style:font-name-complex="Calibri"/>
    </style:style>
    <style:style style:name="P267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8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9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70" style:parent-style-name="Paragrafoelenco" style:family="paragraph">
      <style:paragraph-properties fo:text-align="justify"/>
      <style:text-properties style:font-name="Calibri" style:font-name-complex="Calibri"/>
    </style:style>
    <style:style style:name="P271" style:parent-style-name="Paragrafoelenco" style:family="paragraph">
      <style:paragraph-properties fo:text-align="justify"/>
    </style:style>
    <style:style style:name="T272" style:parent-style-name="Car.predefinitoparagrafo" style:family="text">
      <style:text-properties style:font-name="Calibri" style:font-name-complex="Calibri"/>
    </style:style>
    <style:style style:name="P273" style:parent-style-name="Standard" style:family="paragraph">
      <style:text-properties style:font-name="Calibri" style:font-name-complex="Calibri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76" style:parent-style-name="Standard" style:family="paragraph">
      <style:text-properties style:font-name="Calibri" style:font-name-complex="Calibri" fo:font-weight="bold" style:font-weight-asian="bold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</style:style>
    <style:style style:name="T281" style:parent-style-name="Car.predefinitoparagrafo" style:family="text"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/>
      <style:text-properties style:font-name="Calibri" style:font-name-complex="Calibri"/>
    </style:style>
    <style:style style:name="P286" style:parent-style-name="Paragrafoelenco" style:family="paragraph">
      <style:paragraph-properties fo:text-align="justify"/>
      <style:text-properties style:font-name="Calibri" style:font-name-complex="Calibri"/>
    </style:style>
    <style:style style:name="P287" style:parent-style-name="Paragrafoelenco" style:family="paragraph">
      <style:paragraph-properties fo:text-align="justify"/>
      <style:text-properties style:font-name="Calibri" style:font-name-complex="Calibri"/>
    </style:style>
    <style:style style:name="P288" style:parent-style-name="Paragrafoelenco" style:family="paragraph">
      <style:paragraph-properties fo:text-align="justify"/>
      <style:text-properties style:font-name="Calibri" style:font-name-complex="Calibri"/>
    </style:style>
    <style:style style:name="P289" style:parent-style-name="Paragrafoelenco" style:family="paragraph">
      <style:paragraph-properties fo:text-align="justify"/>
      <style:text-properties style:font-name="Calibri" style:font-name-complex="Calibri"/>
    </style:style>
    <style:style style:name="P290" style:parent-style-name="Paragrafoelenco" style:family="paragraph">
      <style:paragraph-properties fo:text-align="justify"/>
      <style:text-properties style:font-name="Calibri" style:font-name-complex="Calibri"/>
    </style:style>
    <style:style style:name="P291" style:parent-style-name="Paragrafoelenco" style:family="paragraph">
      <style:paragraph-properties fo:text-align="justify"/>
      <style:text-properties style:font-name="Calibri" style:font-name-complex="Calibri"/>
    </style:style>
    <style:style style:name="P292" style:parent-style-name="Paragrafoelenco" style:family="paragraph">
      <style:paragraph-properties fo:text-align="justify" fo:margin-left="0in">
        <style:tab-stops/>
      </style:paragraph-properties>
    </style:style>
    <style:style style:name="P293" style:parent-style-name="Standard" style:family="paragraph">
      <style:paragraph-properties fo:margin-left="0.5in">
        <style:tab-stops/>
      </style:paragraph-properties>
    </style:style>
    <style:style style:name="P294" style:parent-style-name="Standard" style:family="paragraph">
      <style:paragraph-properties fo:margin-left="0.5in">
        <style:tab-stops/>
      </style:paragraph-properties>
    </style:style>
    <style:style style:name="P295" style:parent-style-name="Standard" style:family="paragraph">
      <style:paragraph-properties fo:margin-left="0.5in">
        <style:tab-stops/>
      </style:paragraph-properties>
    </style:style>
    <style:style style:name="P296" style:parent-style-name="Standard" style:family="paragraph">
      <style:paragraph-properties fo:margin-left="0.5in">
        <style:tab-stops/>
      </style:paragraph-properties>
    </style:style>
    <style:style style:name="P297" style:parent-style-name="Normale" style:family="paragraph">
      <style:paragraph-properties fo:break-before="page"/>
    </style:style>
    <style:style style:name="TableColumn299" style:family="table-column">
      <style:table-column-properties style:column-width="1.177in" style:use-optimal-column-width="false"/>
    </style:style>
    <style:style style:name="TableColumn300" style:family="table-column">
      <style:table-column-properties style:column-width="5.5326in" style:use-optimal-column-width="false"/>
    </style:style>
    <style:style style:name="Table298" style:family="table">
      <style:table-properties style:width="6.7097in" fo:margin-left="0in" table:align="left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30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6" style:parent-style-name="Car.predefinitoparagrafo" style:family="text">
      <style:text-properties style:font-name="Calibri" style:font-name-complex="Calibri" fo:font-weight="bold" style:font-weight-asian="bold"/>
    </style:style>
    <style:style style:name="T30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8" style:family="table-row">
      <style:table-row-properties style:min-row-height="2.9013in" style:use-optimal-row-height="false"/>
    </style:style>
    <style:style style:name="TableCell3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0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11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14" style:parent-style-name="Car.predefinitoparagrafo" style:family="text">
      <style:text-properties style:font-name="Calibri" style:font-name-complex="Calibri" fo:font-weight="bold" style:font-weight-asian="bold"/>
    </style:style>
    <style:style style:name="T315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16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9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20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2" style:parent-style-name="Paragrafoelenco" style:family="paragraph">
      <style:paragraph-properties fo:margin-bottom="0.0416in" fo:margin-left="0in">
        <style:tab-stops/>
      </style:paragraph-properties>
    </style:style>
    <style:style style:name="T323" style:parent-style-name="Car.predefinitoparagrafo" style:family="text">
      <style:text-properties style:font-name="Calibri" style:font-name-complex="Calibri"/>
    </style:style>
    <style:style style:name="T324" style:parent-style-name="Car.predefinitoparagrafo" style:family="text">
      <style:text-properties style:font-name="Calibri" style:font-name-complex="Calibri" fo:font-weight="bold" style:font-weight-asian="bold"/>
    </style:style>
    <style:style style:name="T325" style:parent-style-name="Car.predefinitoparagrafo" style:family="text">
      <style:text-properties style:font-name="Calibri" style:font-name-complex="Calibri"/>
    </style:style>
    <style:style style:name="T326" style:parent-style-name="Car.predefinitoparagrafo" style:family="text">
      <style:text-properties style:font-name="Calibri" style:font-name-complex="Calibri"/>
    </style:style>
    <style:style style:name="P327" style:parent-style-name="Normale" style:family="paragraph">
      <style:paragraph-properties fo:break-before="page"/>
    </style:style>
    <style:style style:name="TableColumn329" style:family="table-column">
      <style:table-column-properties style:column-width="4.034in" style:use-optimal-column-width="false"/>
    </style:style>
    <style:style style:name="TableColumn330" style:family="table-column">
      <style:table-column-properties style:column-width="2.6777in" style:use-optimal-column-width="false"/>
    </style:style>
    <style:style style:name="Table328" style:family="table">
      <style:table-properties style:width="6.7118in" fo:margin-left="0in" table:align="lef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36" style:parent-style-name="Textbody" style:family="paragraph">
      <style:paragraph-properties fo:text-align="center"/>
    </style:style>
    <style:style style:name="T337" style:parent-style-name="Car.predefinitoparagrafo" style:family="text">
      <style:text-properties style:font-name="Calibri" style:font-name-complex="Calibri" fo:font-weight="bold" style:font-weight-asian="bold"/>
    </style:style>
    <style:style style:name="T33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340" style:parent-style-name="Standard" style:family="paragraph">
      <style:paragraph-properties fo:text-align="center" fo:margin-top="0.0395in" fo:margin-bottom="0.0395in" fo:margin-left="-0.0416in">
        <style:tab-stops/>
      </style:paragraph-properties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P341" style:parent-style-name="Textbody" style:family="paragraph">
      <style:paragraph-properties fo:text-align="center"/>
    </style:style>
    <style:style style:name="T342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343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344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345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margin-top="0.0395in" fo:margin-bottom="0.0395in"/>
    </style:style>
    <style:style style:name="T349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40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40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407" style:parent-style-name="Standard" style:family="paragraph">
      <style:paragraph-properties fo:text-align="justify" fo:margin-top="0.0395in" fo:margin-bottom="0.0395in" fo:line-height="115%"/>
    </style:style>
    <style:style style:name="T408" style:parent-style-name="Collegamentoipertestuale" style:family="text">
      <style:text-properties style:font-name="Calibri" style:font-name-complex="Calibri" fo:font-size="10pt" style:font-size-asian="10pt" style:font-size-complex="10pt"/>
    </style:style>
    <style:style style:name="T4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4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9" style:parent-style-name="Standard" style:family="paragraph">
      <style:paragraph-properties fo:text-align="justify" fo:margin-top="0.0395in" fo:margin-bottom="0.0395in" fo:line-height="115%"/>
    </style:style>
    <style:style style:name="T4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4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42" style:parent-style-name="Collegamentoipertestuale" style:family="text">
      <style:text-properties style:font-name="Calibri" style:font-name-complex="Calibri" fo:font-size="10pt" style:font-size-asian="10pt" style:font-size-complex="10pt"/>
    </style:style>
    <style:style style:name="T44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4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4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5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51" style:family="table-row">
      <style:table-row-properties style:use-optimal-row-height="false"/>
    </style:style>
    <style:style style:name="TableCell4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5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61" style:family="table-row">
      <style:table-row-properties style:use-optimal-row-height="false"/>
    </style:style>
    <style:style style:name="TableCell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3" style:parent-style-name="Standard" style:family="paragraph">
      <style:paragraph-properties fo:text-align="justify" fo:margin-top="0.0395in" fo:margin-bottom="0.0395in" fo:line-height="115%"/>
    </style:style>
    <style:style style:name="T46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6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6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6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6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ableCell4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7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71" style:family="table-row">
      <style:table-row-properties style:use-optimal-row-height="false"/>
    </style:style>
    <style:style style:name="TableCell4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7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76" style:family="table-row">
      <style:table-row-properties style:use-optimal-row-height="false"/>
    </style:style>
    <style:style style:name="TableCell4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8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8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86" style:family="table-row">
      <style:table-row-properties style:use-optimal-row-height="false"/>
    </style:style>
    <style:style style:name="TableCell4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9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91" style:family="table-row">
      <style:table-row-properties style:use-optimal-row-height="false"/>
    </style:style>
    <style:style style:name="TableCell4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9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98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499" style:parent-style-name="Standard" style:family="paragraph">
      <style:text-properties style:font-name="Calibri" style:font-name-complex="Calibri" fo:font-style="italic" style:font-style-asian="italic"/>
    </style:style>
    <style:style style:name="P500" style:parent-style-name="Standard" style:family="paragraph">
      <style:text-properties style:font-name="Calibri" style:font-name-complex="Calibri" fo:font-style="italic" style:font-style-asian="italic"/>
    </style:style>
    <style:style style:name="P501" style:parent-style-name="Standard" style:family="paragraph">
      <style:text-properties style:font-name="Calibri" style:font-name-complex="Calibri" fo:font-style="italic" style:font-style-asian="italic"/>
    </style:style>
    <style:style style:name="P502" style:parent-style-name="Standard" style:family="paragraph">
      <style:text-properties style:font-name="Calibri" style:font-name-complex="Calibri" fo:color="#000000"/>
    </style:style>
    <style:style style:name="P503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504" style:parent-style-name="Standard" style:family="paragraph">
      <style:paragraph-properties fo:text-align="justify"/>
    </style:style>
    <style:style style:name="P505" style:parent-style-name="Standard" style:family="paragraph">
      <style:paragraph-properties fo:text-align="justify"/>
    </style:style>
    <style:style style:name="P506" style:parent-style-name="Standard" style:family="paragraph">
      <style:text-properties style:font-name="Calibri" style:font-name-complex="Calibri"/>
    </style:style>
    <style:style style:name="P507" style:parent-style-name="Standard" style:family="paragraph">
      <style:paragraph-properties fo:text-align="justify"/>
    </style:style>
    <style:style style:name="T50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0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1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1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1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1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1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51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11bis</text:p>
      <text:p text:style-name="P30">EVENTI PODISTICI, CICLISTICI O EQUESTRI ANCHE SU VIABILITÀ CHIUSA AL TRANSITO PER I MEZZI MOTORIZZATI E SU RETE SENTIERISTICA ED EVENTI SUI LAGHI</text:p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soft-page-break/>
            <text:p text:style-name="P35">FORMAT VERIFICA DI CORRISPONDENZA per Progetti/Interventi/Attività PREVALUTATI<text:s/></text:p>
            <text:p text:style-name="P36"><text:span text:style-name="T37">Siti RN2000 in Gestione dell’Ente di gestione Aree Protette Alpi Marittime</text:span></text:p>
          </table:table-cell>
        </table:table-row>
        <table:table-row table:style-name="TableRow38">
          <table:table-cell table:style-name="TableCell39">
            <text:p text:style-name="P40">DATI SOGGETTO PROPONENTE</text:p>
            <text:p text:style-name="P41">…………………………………………………………………………………..…………………..…………………………………..</text:p>
            <text:p text:style-name="P42">nome cognome / denominazione</text:p>
            <text:p text:style-name="P43">…………………………………………………………………………………………………………………………………………..</text:p>
            <text:p text:style-name="P44">Codice Fiscale</text:p>
            <text:p text:style-name="P45">…………………………………………………………………………………………………………………………………………..</text:p>
            <text:p text:style-name="P46">residenza</text:p>
            <text:p text:style-name="P47">………………………….……… <text:s text:c="12"/>…………………………………….………………………………………………………..</text:p>
            <text:p text:style-name="P48"><text:span text:style-name="T49"><text:s text:c="13"/></text:span><text:span text:style-name="T50">telefono/fax<text:s/></text:span><text:span text:style-name="T51">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 (ALLEGATO A DGR<text:s/></text:span><text:span text:style-name="T94">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9"><text:span text:style-name="T110"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  </text:list-item>
              <text:list-item>
                <text:p text:style-name="P113"><text:span text:style-name="T114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5"><text:span text:style-name="T116">10bis - Manifestazioni, eventi, fiere e attivit</text:span><text:span text:style-name="T117">à turistiche, ricreative, culturali e sportive;</text:span></text:p>
              </text:list-item>
            </text:list>
            <text:p text:style-name="P118"><text:span text:style-name="T119">X <text:s text:c="6"/></text:span><text:span text:style-name="T120">11bis - Eventi podistici, ciclistici o equestri anche su viabilità chiusa al transito per i mezzi motorizzati e su rete sentieristica ed eventi sui laghi;</text:span></text:p>
            <text:list text:style-name="LFO14" text:continue-numbering="true">
              <text:list-item>
                <text:p text:style-name="P121"><text:span text:style-name="T122">12 - Posa di nuove antenne di telefonia mobile su edifici esistenti o in aree già<text:s/></text:span><text:span text:style-name="T123">dedicate;</text:span></text:p>
              </text:list-item>
              <text:list-item>
                <text:p text:style-name="P124"><text:span text:style-name="T125">16 -<text:s/></text:span><text:span text:style-name="T126">Interventi di manutenzione ordinaria<text:s/></text:span><text:span text:style-name="T127">sulla sentieristica esistente;</text:span></text:p>
              </text:list-item>
              <text:list-item>
                <text:p text:style-name="P128"><text:span text:style-name="T129">17 -<text:s/></text:span><text:span text:style-name="T130">Interventi di consolidamento e<text:s/></text:span><text:span text:style-name="T131">manutenzione di alberi monumentali;</text:span></text:p>
              </text:list-item>
              <text:list-item>
                <text:p text:style-name="P132"><text:span text:style-name="T133">18 -<text:s/></text:span><text:span text:style-name="T134">Attivit</text:span><text:span text:style-name="T135">à di studio e ricerca scientifica;</text:span></text:p>
              </text:list-item>
              <text:list-item>
                <text:p text:style-name="P136"><text:span text:style-name="T137">19 -<text:s/></text:span><text:span text:style-name="T138">Attivit</text:span><text:span text:style-name="T139">à di<text:s/></text:span><text:span text:style-name="T140">sorvolo/decollo/atterraggio con droni per motivate ragioni professionali;</text:span></text:p>
              </text:list-item>
              <text:list-item>
                <text:p text:style-name="P141"><text:span text:style-name="T142">20 -<text:s/></text:span><text:span text:style-name="T143">Attivit</text:span><text:span text:style-name="T144">à di sorvolo/decollo/atterraggio con elicottero;</text:span></text:p>
              </text:list-item>
              <text:list-item>
                <text:p text:style-name="P145"><text:span text:style-name="T146">21 -<text:s/></text:span><text:span text:style-name="T147">Raccolta di sementi per la<text:s/></text:span><text:span text:style-name="T148">preservazione (Fiorume);</text:span></text:p>
              </text:list-item>
              <text:list-item>
                <text:p text:style-name="P149"><text:span text:style-name="T150">22 -<text:s/></text:span><text:span text:style-name="T151">Esercitazioni di Forze dell</text:span><text:span text:style-name="T152">’ordine, soccorso e protezione civile.</text:span></text:p>
              </text:list-item>
            </text:list>
            <text:p text:style-name="P153"/>
            <text:p text:style-name="P154"/>
          </table:table-cell>
          <table:covered-table-cell/>
        </table:table-row>
      </table:table>
      <text:p text:style-name="Textbody"/>
      <text:p text:style-name="P155"/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 table:number-columns-spanned="4">
            <text:p text:style-name="P163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3">
            <text:p text:style-name="P166">Regione: ……………………………………………………….</text:p>
            <text:p text:style-name="P167">Comune: …………………………………... <text:s text:c="8"/>Prov: …. <text:s/></text:p>
            <text:p text:style-name="P168">Loc./Fraz.: …………………………………………………………</text:p>
            <text:p text:style-name="P169">Indirizzo: …………………………………………………………</text:p>
            <text:p text:style-name="P170">Dati catastali:</text:p>
            <text:p text:style-name="P171">foglio…..<text:s/><text:s text:c="31"/>part…...</text:p>
          </table:table-cell>
          <table:covered-table-cell/>
          <table:covered-table-cell/>
          <table:table-cell table:style-name="TableCell172">
            <text:p text:style-name="P173">Contesto localizzativo</text:p>
            <text:p text:style-name="P174"/>
            <text:list text:style-name="WW8Num4">
              <text:list-item>
                <text:p text:style-name="P175">Centro urbano</text:p>
              </text:list-item>
              <text:list-item>
                <text:p text:style-name="P176">Zona periurbana</text:p>
              </text:list-item>
              <text:list-item>
                <text:p text:style-name="P177">Aree agricole</text:p>
              </text:list-item>
              <text:list-item>
                <text:p text:style-name="P178">Aree industriali</text:p>
              </text:list-item>
              <text:list-item>
                <text:p text:style-name="P179">Aree naturali</text:p>
              </text:list-item>
              <text:list-item>
                <text:p text:style-name="P180">………………………………..</text:p>
              </text:list-item>
            </text:list>
          </table:table-cell>
        </table:table-row>
        <table:table-row table:style-name="TableRow181">
          <table:table-cell table:style-name="TableCell182" table:number-columns-spanned="4">
            <text:p text:style-name="P183">SEZIONE 2 – LOCALIZZAZIONE P/I/A IN RELAZIONE AI SITI NATURA 2000</text:p>
            <text:p text:style-name="P184">ATTENZIONE: questa<text:s/>tipologia di pre-valutazione NON è applicabile alla<text:s/></text:p>
            <text:p text:style-name="P185"><text:span text:style-name="T186">ZSC/ZPS IT1160003 Oasi di Crava Morozzo (vedere format<text:s/></text:span><text:span text:style-name="T187">specifico<text:s/></text:span><text:span text:style-name="T188">11bis_Crava</text:span><text:span text:style-name="T189">)</text:span>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4">
            <text:p text:style-name="P192"><text:span text:style-name="T193">2.1 - Per P/I/A interni ai<text:s/></text:span><text:a xlink:href="https://www.areeprotettealpimarittime.it/ente-di-gestione-aree-protette-alpi-marittime/rete-natura-2000" office:target-frame-name="_top" xlink:show="replace"><text:span text:style-name="T194">siti Natura 2000</text:span></text:a><text:span text:style-name="T195">:</text:span>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>CODICE</text:p>
          </table:table-cell>
          <table:table-cell table:style-name="TableCell201" table:number-columns-spanned="2">
            <text:p text:style-name="P202">DENOMINAZIONE</text:p>
          </table:table-cell>
          <table:covered-table-cell/>
        </table:table-row>
        <table:table-row table:style-name="TableRow203">
          <table:table-cell table:style-name="TableCell204">
            <text:p text:style-name="P205">ZSC</text:p>
          </table:table-cell>
          <table:table-cell table:style-name="TableCell206">
            <text:p text:style-name="P207">IT ________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>
            <text:p text:style-name="P212">ZPS</text:p>
          </table:table-cell>
          <table:table-cell table:style-name="TableCell213">
            <text:p text:style-name="P214">IT ________</text:p>
          </table:table-cell>
          <table:table-cell table:style-name="TableCell215" table:number-columns-spanned="2">
            <text:p text:style-name="P216"/>
          </table:table-cell>
          <table:covered-table-cell/>
        </table:table-row>
        <table:table-row table:style-name="TableRow217">
          <table:table-cell table:style-name="TableCell218" table:number-columns-spanned="4">
            <text:list text:style-name="WW8Num10">
              <text:list-item>
                <text:p text:style-name="P219"><text:span text:style-name="T220">È conforme e<text:s/></text:span><text:span text:style-name="T221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22">NO <text:s text:c="5"/></text:p>
              </text:list-item>
              <text:list-item>
                <text:p text:style-name="P223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24"/>
            <text:p text:style-name="P225"><text:span text:style-name="T226">Misure di conservazione e Piani di Gestione sono consultabili alla pagina web:<text:s/></text:span><text:span text:style-name="T227"><text:s/></text:span><text:a xlink:href="https://www.regione.piemonte.it/web/temi/ambiente-territorio/biodiversita-aree-naturali/rete-natura-2000/piani-gestione-misure-conservazione" office:target-frame-name="_top" xlink:show="replace"><text:span text:style-name="T228">https://www.regione.piemonte.it/web/temi/ambiente-territorio/biodiversita-aree-naturali/rete-natura-2000/piani-gestione-misure-conservazione</text:span></text:a><text:span text:style-name="T229"><text:s/></text:span></text:p>
          </table:table-cell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4">
            <text:p text:style-name="P232"><text:span text:style-name="T233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34">http://www.geoportale.piemonte.it/cms/</text:span></text:a><text:span text:style-name="T235"><text:s/>e descritta alla<text:s/></text:span><text:a xlink:href="http://www.regione.piemonte.it/territorio/cartografia/bdtre.htm" office:target-frame-name="_top" xlink:show="replace"><text:span text:style-name="T236">http://www.regione.piemonte.it/territorio/cartografia/bdtre.htm</text:span></text:a><text:span text:style-name="T237"><text:s/>individuando con precisione l’area dove si colloca il progetto ed i confini del SIC/ZSC/ZPS</text:span></text:p>
            <text:p text:style-name="P238"><text:span text:style-name="T239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40">https://www.regione.piemonte.it/web/temi/ambiente-territorio/biodiversita-aree-naturali/rete-natura-2000/siti-della-rete-natura-2000-cartografie-normativa</text:span></text:a><text:span text:style-name="T241"><text:s text:c="3"/></text:span></text:p>
          </table:table-cell>
          <table:covered-table-cell/>
          <table:covered-table-cell/>
          <table:covered-table-cell/>
        </table:table-row>
      </table:table>
      <text:p text:style-name="P242"/>
      <text:p text:style-name="P243"/>
      <table:table table:style-name="Table244">
        <table:table-columns>
          <table:table-column table:style-name="TableColumn245"/>
        </table:table-columns>
        <table:table-row table:style-name="TableRow246">
          <table:table-cell table:style-name="TableCell247">
            <text:p text:style-name="P248">2.2 - Per P/I/A esterni ai siti Natura 2000:</text:p>
          </table:table-cell>
        </table:table-row>
        <table:table-row table:style-name="TableRow249">
          <table:table-cell table:style-name="TableCell250">
            <text:p text:style-name="P251"><text:span text:style-name="T252">Selezionare la tipologia di Sito</text:span></text:p>
            <text:p text:style-name="P253"/>
            <text:list text:style-name="LFO18" text:continue-numbering="true">
              <text:list-item>
                <text:p text:style-name="P254"><text:span text:style-name="T255">SIC/ZSC/ZPS<text:s/></text:span><text:span text:style-name="T256">IT</text:span><text:span text:style-name="T257"><text:s/>_ _ _ _ _ _ _ <text:s/>distanza dal sito: <text:s/></text:span><text:span text:style-name="T258">……………………………. ( _ metri)</text:span></text:p>
              </text:list-item>
              <text:list-item>
                <text:p text:style-name="P259"><text:span text:style-name="T260">SIC/ZSC/ZPS<text:s/></text:span><text:span text:style-name="T261">IT</text:span><text:span text:style-name="T262"><text:s/>_ _ _ _ _ _ _ <text:s/>distanza dal sito: <text:s/>……………………………. ( _ metri)</text:span></text:p>
              </text:list-item>
              <text:list-item>
                <text:p text:style-name="P263"><text:span text:style-name="T264">SIC/ZSC/ZPS<text:s/></text:span><text:span text:style-name="T265">IT</text:span><text:span text:style-name="T266"><text:s/>_ _ _ _ _ _ _ <text:s/>distanza dal sito: <text:s/>……………………………. ( _ metri)</text:span></text:p>
              </text:list-item>
            </text:list>
            <text:p text:style-name="P267"/>
            <text:p text:style-name="P268">Tra i siti Natura 2000 indicati e l’area interessata dal P/I/A, sono<text:s/>presenti elementi di discontinuità o barriere fisiche di origine naturale o antropica (es. diversi reticoli idrografici, centri abitati, infrastrutture ferroviarie o stradali, zone industriali, etc.)??</text:p>
            <text:p text:style-name="P269"><text:s text:c="86"/></text:p>
            <text:list text:style-name="LFO19" text:continue-numbering="true">
              <text:list-item>
                <text:p text:style-name="P270">Si <text:s text:c="8"/></text:p>
              </text:list-item>
              <text:list-item>
                <text:p text:style-name="P271"><text:span text:style-name="T272">No</text:span></text:p>
              </text:list-item>
            </text:list>
            <text:p text:style-name="P273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74">
          <table:table-cell table:style-name="TableCell275">
            <text:p text:style-name="P276">2.3 – Il P/I/A interessa direttamente o indirettamente Aree protette nazionali o regionali?</text:p>
          </table:table-cell>
        </table:table-row>
        <table:table-row table:style-name="TableRow277">
          <table:table-cell table:style-name="TableCell278">
            <text:list text:style-name="LFO19" text:continue-numbering="true">
              <text:list-item>
                <text:p text:style-name="P279">No <text:s text:c="8"/></text:p>
              </text:list-item>
              <text:list-item>
                <text:p text:style-name="P280"><text:span text:style-name="T281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82">Parco Naturale Alpi Marittime</text:p>
              </text:list-item>
              <text:list-item>
                <text:p text:style-name="P283">Parco Naturale Marguareis</text:p>
              </text:list-item>
              <text:list-item>
                <text:p text:style-name="P284">Riserva Naturale Crava-Morozzo</text:p>
              </text:list-item>
              <text:list-item>
                <text:p text:style-name="P285">Riserva Naturale Rocca San Giovanni – Saben</text:p>
              </text:list-item>
              <text:list-item>
                <text:p text:style-name="P286">Riserva Naturale<text:s/>Grotte di Bossea</text:p>
              </text:list-item>
              <text:list-item>
                <text:p text:style-name="P287">Riserva Naturale Ciciu del Villar</text:p>
              </text:list-item>
              <text:list-item>
                <text:p text:style-name="P288">Riserva Naturale Grotte del Bandito</text:p>
              </text:list-item>
              <text:list-item>
                <text:p text:style-name="P289">Riserva Naturale Benevagienna</text:p>
              </text:list-item>
              <text:list-item>
                <text:p text:style-name="P290">Riserva Naturale Sorgenti del Belbo</text:p>
              </text:list-item>
              <text:list-item>
                <text:p text:style-name="P291">Riserva Naturale Grotte di Aisone</text:p>
              </text:list-item>
            </text:list>
            <text:p text:style-name="P292"/>
          </table:table-cell>
        </table:table-row>
      </table:table>
      <text:p text:style-name="P293"/>
      <text:p text:style-name="P294"/>
      <text:p text:style-name="P295"/>
      <text:p text:style-name="P296"/>
      <text:p text:style-name="P297"/>
      <table:table table:style-name="Table298">
        <table:table-columns>
          <table:table-column table:style-name="TableColumn299"/>
          <table:table-column table:style-name="TableColumn300"/>
        </table:table-columns>
        <table:table-row table:style-name="TableRow301">
          <table:table-cell table:style-name="TableCell302" table:number-columns-spanned="2">
            <text:p text:style-name="P303">SEZIONE 3 – DESCRIZIONE DEL P/I/A</text:p>
          </table:table-cell>
          <table:covered-table-cell/>
        </table:table-row>
        <table:table-row table:style-name="TableRow304">
          <table:table-cell table:style-name="TableCell305" table:number-columns-spanned="2">
            <text:p text:style-name="Standard"><text:span text:style-name="T306">3.1 -<text:s/></text:span><text:span text:style-name="T307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8">
          <table:table-cell table:style-name="TableCell309" table:number-columns-spanned="2">
            <text:p text:style-name="P310"/>
            <text:p text:style-name="P311"/>
          </table:table-cell>
          <table:covered-table-cell/>
        </table:table-row>
        <table:table-row table:style-name="TableRow312">
          <table:table-cell table:style-name="TableCell313" table:number-columns-spanned="2">
            <text:p text:style-name="Standard"><text:span text:style-name="T314">3.2 -</text:span><text:span text:style-name="T315"><text:s/>IL P</text:span><text:span text:style-name="T316">/I/A È PARTE DI O È CONNESSO AD UN ALTRO P/I/A?</text:span></text:p>
          </table:table-cell>
          <table:covered-table-cell/>
        </table:table-row>
        <table:table-row table:style-name="TableRow317">
          <table:table-cell table:style-name="TableCell318">
            <text:list text:style-name="WW8Num7">
              <text:list-item>
                <text:p text:style-name="P319">SI</text:p>
              </text:list-item>
              <text:list-item>
                <text:p text:style-name="P320">NO</text:p>
              </text:list-item>
            </text:list>
          </table:table-cell>
          <table:table-cell table:style-name="TableCell321">
            <text:p text:style-name="P322"><text:span text:style-name="T323">Se,<text:s/></text:span><text:span text:style-name="T324">Sì</text:span><text:span text:style-name="T325">, cosa è previsto:<text:s/></text:span><text:span text:style-name="T326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7"/>
      <table:table table:style-name="Table328">
        <table:table-columns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 table:number-columns-spanned="2">
            <text:p text:style-name="P333">SEZIONE 4 – VERIFICA DI CORRISPONDENZA DEL P/I/A PREVALUTATO</text:p>
          </table:table-cell>
          <table:covered-table-cell/>
        </table:table-row>
        <table:table-row table:style-name="TableRow334">
          <table:table-cell table:style-name="TableCell335" table:number-columns-spanned="2">
            <text:p text:style-name="P336"><text:span text:style-name="T337">4.11bis -<text:s/></text:span><text:span text:style-name="T338">EVENTI PODISTICI, CICLISTICI O EQUESTRI ANCHE SU VIABILITÀ CHIUSA AL TRANSITO PER I MEZZI MOTORIZZATI E SU RETE<text:s/></text:span><text:span text:style-name="T339">SENTIERISTICA ED EVENTI SUI LAGHI</text:span></text:p>
            <text:p text:style-name="P340">ATTENZIONE: questa tipologia di pre-valutazione NON è applicabile alla<text:s/></text:p>
            <text:p text:style-name="P341"><text:span text:style-name="T342">ZSC/ZPS IT1160003 Oasi di Crava Morozzo (vedere format<text:s/></text:span><text:span text:style-name="T343">specifico<text:s/></text:span><text:span text:style-name="T344">11bis_Crava</text:span><text:span text:style-name="T345">)</text:span></text:p>
          </table:table-cell>
          <table:covered-table-cell/>
        </table:table-row>
        <table:table-row table:style-name="TableRow346">
          <table:table-cell table:style-name="TableCell347">
            <text:p text:style-name="P348"><text:span text:style-name="T349">Caratteristiche progettuali e dell’area di intervento</text:span></text:p>
          </table:table-cell>
          <table:table-cell table:style-name="TableCell350">
            <text:p text:style-name="P351">IN QUALE<text:s/>DOCUMENTO O IN CHE MODO è RISCONTRABILE LA CORRISPONDENZA A QUANTO PREVALUTATO</text:p>
          </table:table-cell>
        </table:table-row>
        <table:table-row table:style-name="TableRow352">
          <table:table-cell table:style-name="TableCell353">
            <text:p text:style-name="P354">Proposto da Soggetto pubblico o privato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Possono essere anche di carattere agonistico o competitivo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Sono di carattere podistico, ciclistico o equestre</text:p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>Numero di partecipanti massimo 100 persone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Nel caso di utilizzo di sentieri, essi sono aperti/fruiti abitualmente e non è necessaria manutenzione</text:p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>Sia stato preventivamente concordato con il personale dell’Ente un periodo di svolgimento dell’evento compatibile con la<text:s/>corretta conservazione della flora e della fauna presente in loco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Eventuale apposita segnaletica viene rimossa a fine manifestazione a cura e a spese dell'organizzazione</text:p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>Non vengano utilizzate tacche di vernice o altri mezzi di segnalazioni che possono perdurare nel tempo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La partenza e l’arrivo avvengano in centri abitati o presso strutture o punti di attestazione veicolare in cui siano garantiti adeguati parcheggi (per la sola partenza), servizi igienici, ecc.</text:p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Non prevedano l'uso di veicoli a motore (auto, moto, quad, imbarcazioni, ecc.), fatti salvi i motivi di soccorso e/o di sicurezza utilizzati esclusivamente sulla rete viaria esistente</text:p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L’eventuale utilizzo di droni avviene solo per motivi di ripresa/documentazione dell'attività. I droni<text:s/>decolleranno e atterreranno esclusivamente nell’area interessata dall'evento e l’attività di sorvolo verrà svolta solamente in un buffer di metri 50 dal percorso e per un’altezza massima di volo di 120 metri. Non verranno inseguiti eventuali animali di alcuna tipologia. I sorvoli hanno luogo</text:p>
            <text:soft-page-break/>
            <text:p text:style-name="P405">esclusivamente all’esterno delle aree appositamente individuate a scopi conservazionistici dal Soggetto gestore del Sito Rete Natura 2000 interessato, cioè non sono ammesse nelle zone “interdette al traffico aereo” (“no fly zones”): l’Ente competente garantisce infatti la pubblicazione sul proprio sito internet e la messa a disposizione alla consultazione pubblica della documentazione cartografica identificante le zone “interdette al traffico aereo” ai fini delle attività oggetto di valutazione. Il Soggetto<text:s/>gestore è tenuto ad aggiornare periodicamente le mappature in pubblicazione in funzione delle esigenze di tutela della biodiversità che potrebbero cambiare di anno</text:p>
            <text:p text:style-name="P406">in anno. Tali aree sono consultabili sul sito web:</text:p>
            <text:p text:style-name="P407"><text:a xlink:href="https://www.areeprotettealpimarittime.it" office:target-frame-name="_top" xlink:show="replace"><text:span text:style-name="T408">https://www.areeprotettealpimarittime.it</text:span></text:a><text:span text:style-name="T409"><text:s/></text:span></text:p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Non sono previsti fuochi d'artificio, fumogeni, esplosioni di petardi o di armi da fuoco, anche caricate a salve</text:p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>Non è previsto l’uso di amplificatori audio, megafoni, trombe da stadio o altri strumenti che possono provocare disturbo acustico</text:p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>Non è previsto incremento o installazione, anche temporanea, di impianti di illuminazione</text:p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Non è previsto l’uso dell’elicottero, fatti salvi i motivi di soccorso e/o sicurezza</text:p>
          </table:table-cell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>
            <text:p text:style-name="P434">Non si prevede alcuna attività notturna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<text:span text:style-name="T440">Sia<text:s/></text:span><text:span text:style-name="T441">previsto nel materiale pubblicitario e nella modulistica dell’evento un richiamo alla presenza di un Sito della Rete Natura 2000 e/o di un’area protetta inserendo la frase “L’evento si svolge in un’area di particolare pregio ambientale: Rispetta il luogo e le sue regole. Per maggiori informazioni<text:s/></text:span><text:a xlink:href="https://www.areeprotettealpimarittime.it/ente-digestione-aree-protette-alpi-marittime/rete-natura-2000" office:target-frame-name="_top" xlink:show="replace"><text:span text:style-name="T442">https://www.areeprotettealpimarittime.it/ente-digestione-aree-protette-alpi-marittime/rete-natura-2000</text:span></text:a><text:span text:style-name="T443"><text:s/>”</text:span></text:p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>L’organizzatore adotterà iniziative di sensibilizzazione dei partecipanti e del pubblico per evitare il disturbo e/o il danneggiamento della fauna, della vegetazione e in generale delle aree coinvolte dall’evento e si impegna a impiegare e/o fornire, ove possibile, materiale riutilizzabile e/o riciclabile al fine di minimizzare la produzione di rifiuti</text:p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L’organizzatore sorveglierà il buon comportamento sia dei partecipanti sia del pubblico, affinché si prevengano danni agli habitat circostanti e/o l’abbandono rifiuti di qualsiasi genere. Eventuali rifiuti abbandonati verranno rimossi a fine evento a cura e spese dell'organizzazione</text:p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Non verranno posizionate strutture (es. punti di ristoro) al di fuori di<text:s/>strade e/o sentieri</text:p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><text:span text:style-name="T464">Gli eventi sui laghi non avvengono in aree di presenza degli habitat 3130 (Acque stagnanti, da oligotrofe a mesotrofe, con vegetazione dei<text:s/></text:span><text:soft-page-break/><text:span text:style-name="T465">Littorelletea uniflorae e/o degli Isoëto-Nanojuncetea), 3140 (Acque oligomesotrofe calcaree con vegetazione bentica di<text:s/></text:span><text:span text:style-name="T466">Chara</text:span><text:span text:style-name="T467"><text:s/>spp.), 3150 (Laghi eutrofici naturali con vegetazione del Magnopotamion o Hydrocharition) o in aree di presenza di<text:s/></text:span><text:span text:style-name="T468">Riccia breidleri</text:span></text:p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Non si effettuano immersioni, non si utilizzano natanti e non si utilizzano droni in<text:s/>specchi d’acqua in cui avviene la nidificazione di avifauna acquatica dal 1° marzo al 30 giugno</text:p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Gli eventi sui laghi non comportino la realizzazione di strutture quali: passerelle, palafitte, imbarcaderi, ormeggi, spiagge e non comporta la predisposizione di ancoraggi di strutture sul fondo</text:p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Gli eventi sui laghi non comportino movimentazione del sedimento di fondo</text:p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Non sia previsto il rilascio di oggetti volanti decorativi, quali palloncini, lanterne volanti o similari</text:p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Eventuali strutture di<text:s/>appoggio (gazebo, banchetti, ecc.) siano collocate in ambiti già individuati per la fruizione o ambiti urbanizzati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 table:number-columns-spanned="2">
            <text:list text:style-name="WW8Num12">
              <text:list-item>
                <text:p text:style-name="P498">Altra documentazione o informazioni fornite utili al fine della verifica di corrispondenza:</text:p>
              </text:list-item>
            </text:list>
            <text:p text:style-name="P499">- ___________________________________________________________________________</text:p>
            <text:p text:style-name="P500">- ___________________________________________________________________________</text:p>
            <text:p text:style-name="P501">- ___________________________________________________________________________</text:p>
          </table:table-cell>
          <table:covered-table-cell/>
        </table:table-row>
      </table:table>
      <text:p text:style-name="P502"/>
      <text:p text:style-name="P503">Il soggetto redattore, consapevole della<text:s/>responsabilità penale in caso di falsità in atti e di dichiarazione mendace, ai sensi dell’art. 76 del D.P.R. 28.12.2000 n. 445.</text:p>
      <text:p text:style-name="P504"/>
      <text:p text:style-name="P505"/>
      <text:p text:style-name="P506">Luogo e data<text:tab/><text:tab/><text:tab/><text:tab/><text:tab/><text:tab/><text:tab/><text:tab/>Firma</text:p>
      <text:p text:style-name="P507"><text:span text:style-name="T508"><text:tab/></text:span><text:span text:style-name="T509"><text:tab/></text:span><text:span text:style-name="T510"><text:tab/></text:span><text:span text:style-name="T511"><text:tab/></text:span><text:span text:style-name="T512"><text:tab/></text:span><text:span text:style-name="T513"><text:tab/></text:span><text:span text:style-name="T514"><text:tab/></text:span><text:span text:style-name="T515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43:00Z</dc:date>
    <meta:template xlink:href="Normal" xlink:type="simple"/>
    <meta:editing-cycles>17</meta:editing-cycles>
    <meta:editing-duration>PT7740S</meta:editing-duration>
    <meta:document-statistic meta:page-count="9" meta:paragraph-count="31" meta:word-count="2320" meta:character-count="15513" meta:row-count="110" meta:non-whitespace-character-count="13224"/>
  </office:meta>
</office:document-meta>
</file>