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1" style:parent-style-name="Textbody" style:family="paragraph">
      <style:paragraph-properties fo:text-align="center"/>
    </style:style>
    <style:style style:name="TableColumn33" style:family="table-column">
      <style:table-column-properties style:column-width="6.7104in" style:use-optimal-column-width="false"/>
    </style:style>
    <style:style style:name="Table32" style:family="table">
      <style:table-properties style:width="6.7104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 fo:margin-bottom="0.0597in"/>
    </style:style>
    <style:style style:name="T38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2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</style:style>
    <style:style style:name="T50" style:parent-style-name="Car.predefinitoparagrafo" style:family="text">
      <style:text-properties style:font-name="Calibri" style:font-name-asian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3.7229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text-indent="-0.2826in">
        <style:tab-stops>
          <style:tab-stop style:type="left" style:position="-3.7229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3.7229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>
        <style:tab-stops>
          <style:tab-stop style:type="left" style:position="-0.9451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03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04" style:parent-style-name="Standard" style:family="paragraph">
      <style:paragraph-properties>
        <style:tab-stops>
          <style:tab-stop style:type="left" style:position="-3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>
        <style:tab-stops>
          <style:tab-stop style:type="left" style:position="-3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6" style:parent-style-name="Standard" style:family="paragraph">
      <style:paragraph-properties>
        <style:tab-stops>
          <style:tab-stop style:type="left" style:position="-3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0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09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1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1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3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5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6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1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8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1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3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4" style:parent-style-name="Car.predefinitoparagrafo" style:family="text">
      <style:text-properties style:font-name="Calibri" fo:font-size="10pt" style:font-size-asian="10pt" style:font-size-complex="10pt"/>
    </style:style>
    <style:style style:name="P125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2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7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fo:font-size="10pt" style:font-size-asian="10pt" style:font-size-complex="10pt"/>
    </style:style>
    <style:style style:name="P129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3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2" style:parent-style-name="Car.predefinitoparagrafo" style:family="text">
      <style:text-properties style:font-name="Calibri" fo:font-size="10pt" style:font-size-asian="10pt" style:font-size-complex="10pt"/>
    </style:style>
    <style:style style:name="P133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3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6" style:parent-style-name="Car.predefinitoparagrafo" style:family="text">
      <style:text-properties style:font-name="Calibri" fo:font-size="10pt" style:font-size-asian="10pt" style:font-size-complex="10pt"/>
    </style:style>
    <style:style style:name="T137" style:parent-style-name="Car.predefinitoparagrafo" style:family="text">
      <style:text-properties style:font-name="Calibri" fo:font-size="10pt" style:font-size-asian="10pt" style:font-size-complex="10pt"/>
    </style:style>
    <style:style style:name="P138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3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1" style:parent-style-name="Car.predefinitoparagrafo" style:family="text">
      <style:text-properties style:font-name="Calibri" fo:font-size="10pt" style:font-size-asian="10pt" style:font-size-complex="10pt"/>
    </style:style>
    <style:style style:name="P142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4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5" style:parent-style-name="Car.predefinitoparagrafo" style:family="text">
      <style:text-properties style:font-name="Calibri" fo:font-size="10pt" style:font-size-asian="10pt" style:font-size-complex="10pt"/>
    </style:style>
    <style:style style:name="P146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4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9" style:parent-style-name="Car.predefinitoparagrafo" style:family="text">
      <style:text-properties style:font-name="Calibri" fo:font-size="10pt" style:font-size-asian="10pt" style:font-size-complex="10pt"/>
    </style:style>
    <style:style style:name="P150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1" style:parent-style-name="Standard" style:family="paragraph">
      <style:text-properties style:font-name="Calibri" style:font-name-complex="Calibri"/>
    </style:style>
    <style:style style:name="P152" style:parent-style-name="Normale" style:family="paragraph">
      <style:paragraph-properties fo:break-before="page"/>
    </style:style>
    <style:style style:name="TableColumn154" style:family="table-column">
      <style:table-column-properties style:column-width="0.4291in" style:use-optimal-column-width="false"/>
    </style:style>
    <style:style style:name="TableColumn155" style:family="table-column">
      <style:table-column-properties style:column-width="2.4388in" style:use-optimal-column-width="false"/>
    </style:style>
    <style:style style:name="TableColumn156" style:family="table-column">
      <style:table-column-properties style:column-width="0.9562in" style:use-optimal-column-width="false"/>
    </style:style>
    <style:style style:name="TableColumn157" style:family="table-column">
      <style:table-column-properties style:column-width="2.8854in" style:use-optimal-column-width="false"/>
    </style:style>
    <style:style style:name="Table153" style:family="table">
      <style:table-properties style:width="6.7097in" fo:margin-left="0in" table:align="left"/>
    </style:style>
    <style:style style:name="TableRow158" style:family="table-row">
      <style:table-row-properties style:min-row-height="0.3937in" style:use-optimal-row-height="false"/>
    </style:style>
    <style:style style:name="TableCell159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0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3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4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0" style:parent-style-name="Standard" style:family="paragraph">
      <style:text-properties style:font-name="Calibri" style:font-name-complex="Calibri"/>
    </style:style>
    <style:style style:name="P171" style:parent-style-name="Standard" style:family="paragraph">
      <style:text-properties style:font-name="Calibri" style:font-name-complex="Calibri"/>
    </style:style>
    <style:style style:name="P172" style:parent-style-name="Paragrafoelenco" style:family="paragraph">
      <style:paragraph-properties fo:margin-bottom="0in"/>
      <style:text-properties style:font-name="Calibri" style:font-name-complex="Calibri"/>
    </style:style>
    <style:style style:name="P173" style:parent-style-name="Paragrafoelenco" style:family="paragraph">
      <style:paragraph-properties fo:margin-bottom="0in"/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0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3" style:parent-style-name="Standard" style:family="paragraph">
      <style:paragraph-properties style:snap-to-layout-grid="false"/>
    </style:style>
    <style:style style:name="T184" style:parent-style-name="Car.predefinitoparagrafo" style:family="text">
      <style:text-properties style:font-name="Calibri" style:font-name-complex="Calibri" fo:font-weight="bold" style:font-weight-asian="bold"/>
    </style:style>
    <style:style style:name="T185" style:parent-style-name="Collegamentoipertestuale" style:family="text">
      <style:text-properties style:font-name="Calibri" style:font-name-complex="Calibri" fo:font-weight="bold" style:font-weight-asian="bold"/>
    </style:style>
    <style:style style:name="T186" style:parent-style-name="Car.predefinitoparagrafo" style:family="text">
      <style:text-properties style:font-name="Calibri" style:font-name-complex="Calibri" fo:font-weight="bold" style:font-weight-asian="bold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9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" style:parent-style-name="TableContents" style:family="paragraph">
      <style:text-properties style:font-name="Calibri" style:font-name-complex="Calibri"/>
    </style:style>
    <style:style style:name="TableCell1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3" style:parent-style-name="TableContents" style:family="paragraph">
      <style:text-properties style:font-name="Calibri" style:font-name-complex="Calibri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6" style:parent-style-name="TableContents" style:family="paragraph">
      <style:text-properties style:font-name="Calibri" style:font-name-complex="Calibri"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" style:parent-style-name="TableContents" style:family="paragraph">
      <style:text-properties style:font-name="Calibri" style:font-name-complex="Calibri"/>
    </style:style>
    <style:style style:name="TableCell1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0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3" style:parent-style-name="TableContents" style:family="paragraph">
      <style:text-properties style:font-name="Calibri" style:font-name-complex="Calibri"/>
    </style:style>
    <style:style style:name="TableCell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" style:parent-style-name="TableContents" style:family="paragraph">
      <style:text-properties style:font-name="Calibri" style:font-name-complex="Calibri"/>
    </style:style>
    <style:style style:name="TableCell2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7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0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1" style:parent-style-name="Car.predefinitoparagrafo" style:family="text">
      <style:text-properties style:font-name="Calibri" style:font-name-complex="Calibri"/>
    </style:style>
    <style:style style:name="T212" style:parent-style-name="Car.predefinitoparagrafo" style:family="text">
      <style:text-properties style:font-name="Calibri" style:font-name-complex="Calibri"/>
    </style:style>
    <style:style style:name="P213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4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5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6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7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18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19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3" style:parent-style-name="Textbody" style:family="paragraph">
      <style:paragraph-properties fo:text-align="justify" fo:margin-bottom="0in" fo:line-height="100%"/>
    </style:style>
    <style:style style:name="T22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5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7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8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29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1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3" style:parent-style-name="Normale" style:family="paragraph">
      <style:text-properties text:display="none"/>
    </style:style>
    <style:style style:name="P234" style:parent-style-name="Normale" style:family="paragraph">
      <style:paragraph-properties fo:break-before="page"/>
    </style:style>
    <style:style style:name="TableColumn236" style:family="table-column">
      <style:table-column-properties style:column-width="6.7097in" style:use-optimal-column-width="false"/>
    </style:style>
    <style:style style:name="Table235" style:family="table">
      <style:table-properties style:width="6.7097in" fo:margin-left="0in" table:align="lef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39" style:parent-style-name="Standard" style:family="paragraph">
      <style:text-properties style:font-name="Calibri" style:font-name-complex="Calibri" fo:font-weight="bold" style:font-weight-asian="bold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2" style:parent-style-name="Paragrafoelenco" style:family="paragraph">
      <style:paragraph-properties fo:margin-left="0.2756in">
        <style:tab-stops/>
      </style:paragraph-properties>
    </style:style>
    <style:style style:name="T243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4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5" style:parent-style-name="Paragrafoelenco" style:family="paragraph"/>
    <style:style style:name="T246" style:parent-style-name="Car.predefinitoparagrafo" style:family="text">
      <style:text-properties style:font-name="Calibri" style:font-name-complex="Calibri"/>
    </style:style>
    <style:style style:name="T247" style:parent-style-name="Car.predefinitoparagrafo" style:family="text">
      <style:text-properties style:font-name="Calibri" style:font-name-complex="Calibri" fo:font-weight="bold" style:font-weight-asian="bold"/>
    </style:style>
    <style:style style:name="T248" style:parent-style-name="Car.predefinitoparagrafo" style:family="text">
      <style:text-properties style:font-name="Calibri" style:font-name-complex="Calibri"/>
    </style:style>
    <style:style style:name="P249" style:parent-style-name="Paragrafoelenco" style:family="paragraph"/>
    <style:style style:name="T250" style:parent-style-name="Car.predefinitoparagrafo" style:family="text">
      <style:text-properties style:font-name="Calibri" style:font-name-complex="Calibri"/>
    </style:style>
    <style:style style:name="T251" style:parent-style-name="Car.predefinitoparagrafo" style:family="text">
      <style:text-properties style:font-name="Calibri" style:font-name-complex="Calibri" fo:font-weight="bold" style:font-weight-asian="bold"/>
    </style:style>
    <style:style style:name="T252" style:parent-style-name="Car.predefinitoparagrafo" style:family="text">
      <style:text-properties style:font-name="Calibri" style:font-name-complex="Calibri"/>
    </style:style>
    <style:style style:name="P253" style:parent-style-name="Paragrafoelenco" style:family="paragraph"/>
    <style:style style:name="T254" style:parent-style-name="Car.predefinitoparagrafo" style:family="text">
      <style:text-properties style:font-name="Calibri" style:font-name-complex="Calibri"/>
    </style:style>
    <style:style style:name="T255" style:parent-style-name="Car.predefinitoparagrafo" style:family="text">
      <style:text-properties style:font-name="Calibri" style:font-name-complex="Calibri" fo:font-weight="bold" style:font-weight-asian="bold"/>
    </style:style>
    <style:style style:name="T256" style:parent-style-name="Car.predefinitoparagrafo" style:family="text">
      <style:text-properties style:font-name="Calibri" style:font-name-complex="Calibri"/>
    </style:style>
    <style:style style:name="T257" style:parent-style-name="Car.predefinitoparagrafo" style:family="text">
      <style:text-properties style:font-name="Calibri" style:font-name-complex="Calibri"/>
    </style:style>
    <style:style style:name="P258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59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0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1" style:parent-style-name="Paragrafoelenco" style:family="paragraph">
      <style:paragraph-properties fo:text-align="justify"/>
      <style:text-properties style:font-name="Calibri" style:font-name-complex="Calibri"/>
    </style:style>
    <style:style style:name="P262" style:parent-style-name="Paragrafoelenco" style:family="paragraph">
      <style:paragraph-properties fo:text-align="justify"/>
    </style:style>
    <style:style style:name="T263" style:parent-style-name="Car.predefinitoparagrafo" style:family="text">
      <style:text-properties style:font-name="Calibri" style:font-name-complex="Calibri"/>
    </style:style>
    <style:style style:name="P264" style:parent-style-name="Standard" style:family="paragraph">
      <style:text-properties style:font-name="Calibri" style:font-name-complex="Calibri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7" style:parent-style-name="Standard" style:family="paragraph">
      <style:text-properties style:font-name="Calibri" style:font-name-complex="Calibri" fo:font-weight="bold" style:font-weight-asian="bold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0" style:parent-style-name="Paragrafoelenco" style:family="paragraph">
      <style:paragraph-properties fo:text-align="justify"/>
      <style:text-properties style:font-name="Calibri" style:font-name-complex="Calibri"/>
    </style:style>
    <style:style style:name="P271" style:parent-style-name="Paragrafoelenco" style:family="paragraph">
      <style:paragraph-properties fo:text-align="justify"/>
    </style:style>
    <style:style style:name="T272" style:parent-style-name="Car.predefinitoparagrafo" style:family="text">
      <style:text-properties style:font-name="Calibri" style:font-name-complex="Calibri"/>
    </style:style>
    <style:style style:name="T273" style:parent-style-name="Car.predefinitoparagrafo" style:family="text">
      <style:text-properties style:font-name="Calibri" style:font-name-complex="Calibri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 fo:margin-left="0in">
        <style:tab-stops/>
      </style:paragraph-properties>
    </style:style>
    <style:style style:name="P285" style:parent-style-name="Standard" style:family="paragraph">
      <style:paragraph-properties fo:margin-left="0.5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Normale" style:family="paragraph">
      <style:paragraph-properties fo:break-before="page"/>
    </style:style>
    <style:style style:name="TableColumn291" style:family="table-column">
      <style:table-column-properties style:column-width="1.177in" style:use-optimal-column-width="false"/>
    </style:style>
    <style:style style:name="TableColumn292" style:family="table-column">
      <style:table-column-properties style:column-width="5.5326in" style:use-optimal-column-width="false"/>
    </style:style>
    <style:style style:name="Table290" style:family="table">
      <style:table-properties style:width="6.7097in" fo:margin-left="0in" table:align="lef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8" style:parent-style-name="Car.predefinitoparagrafo" style:family="text">
      <style:text-properties style:font-name="Calibri" style:font-name-complex="Calibri" fo:font-weight="bold" style:font-weight-asian="bold"/>
    </style:style>
    <style:style style:name="T29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0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1" style:family="table-row">
      <style:table-row-properties style:min-row-height="2.9013in" style:use-optimal-row-height="false"/>
    </style:style>
    <style:style style:name="TableCell3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3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4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7" style:parent-style-name="Car.predefinitoparagrafo" style:family="text">
      <style:text-properties style:font-name="Calibri" style:font-name-complex="Calibri" fo:font-weight="bold" style:font-weight-asian="bold"/>
    </style:style>
    <style:style style:name="T308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9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3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5" style:parent-style-name="Paragrafoelenco" style:family="paragraph">
      <style:paragraph-properties fo:margin-bottom="0.0416in" fo:margin-left="0in">
        <style:tab-stops/>
      </style:paragraph-properties>
    </style:style>
    <style:style style:name="T316" style:parent-style-name="Car.predefinitoparagrafo" style:family="text">
      <style:text-properties style:font-name="Calibri" style:font-name-complex="Calibri"/>
    </style:style>
    <style:style style:name="T317" style:parent-style-name="Car.predefinitoparagrafo" style:family="text">
      <style:text-properties style:font-name="Calibri" style:font-name-complex="Calibri" fo:font-weight="bold" style:font-weight-asian="bold"/>
    </style:style>
    <style:style style:name="T318" style:parent-style-name="Car.predefinitoparagrafo" style:family="text">
      <style:text-properties style:font-name="Calibri" style:font-name-complex="Calibri"/>
    </style:style>
    <style:style style:name="P319" style:parent-style-name="Normale" style:family="paragraph">
      <style:paragraph-properties fo:break-before="page"/>
    </style:style>
    <style:style style:name="TableColumn321" style:family="table-column">
      <style:table-column-properties style:column-width="4.034in" style:use-optimal-column-width="false"/>
    </style:style>
    <style:style style:name="TableColumn322" style:family="table-column">
      <style:table-column-properties style:column-width="2.6777in" style:use-optimal-column-width="false"/>
    </style:style>
    <style:style style:name="Table320" style:family="table">
      <style:table-properties style:width="6.7118in" fo:margin-left="0in" table:align="lef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8" style:parent-style-name="Textbody" style:family="paragraph">
      <style:paragraph-properties fo:text-align="center"/>
    </style:style>
    <style:style style:name="T329" style:parent-style-name="Car.predefinitoparagrafo" style:family="text">
      <style:text-properties style:font-name="Calibri" style:font-name-complex="Calibri" fo:font-weight="bold" style:font-weight-asian="bold"/>
    </style:style>
    <style:style style:name="T33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3" style:parent-style-name="Standard" style:family="paragraph">
      <style:paragraph-properties fo:margin-top="0.0395in" fo:margin-bottom="0.0395in"/>
    </style:style>
    <style:style style:name="T334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6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7" style:family="table-row">
      <style:table-row-properties style:use-optimal-row-height="false"/>
    </style:style>
    <style:style style:name="TableCell3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2" style:family="table-row">
      <style:table-row-properties style:use-optimal-row-height="false"/>
    </style:style>
    <style:style style:name="TableCell3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6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9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60" style:parent-style-name="Standard" style:family="paragraph">
      <style:text-properties style:font-name="Calibri" style:font-name-complex="Calibri" fo:font-style="italic" style:font-style-asian="italic"/>
    </style:style>
    <style:style style:name="P361" style:parent-style-name="Standard" style:family="paragraph">
      <style:text-properties style:font-name="Calibri" style:font-name-complex="Calibri" fo:font-style="italic" style:font-style-asian="italic"/>
    </style:style>
    <style:style style:name="P362" style:parent-style-name="Standard" style:family="paragraph">
      <style:text-properties style:font-name="Calibri" style:font-name-complex="Calibri" fo:font-style="italic" style:font-style-asian="italic"/>
    </style:style>
    <style:style style:name="P363" style:parent-style-name="Standard" style:family="paragraph">
      <style:text-properties style:font-name="Calibri" style:font-name-complex="Calibri" fo:color="#000000"/>
    </style:style>
    <style:style style:name="P364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65" style:parent-style-name="Standard" style:family="paragraph">
      <style:paragraph-properties fo:text-align="justify"/>
    </style:style>
    <style:style style:name="P366" style:parent-style-name="Standard" style:family="paragraph">
      <style:paragraph-properties fo:text-align="justify"/>
    </style:style>
    <style:style style:name="P367" style:parent-style-name="Standard" style:family="paragraph">
      <style:text-properties style:font-name="Calibri" style:font-name-complex="Calibri"/>
    </style:style>
    <style:style style:name="P368" style:parent-style-name="Standard" style:family="paragraph">
      <style:paragraph-properties fo:text-align="justify"/>
    </style:style>
    <style:style style:name="T36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4</text:p>
      <text:p text:style-name="P30">RECINZIONE DI ORTI E FRUTTETI</text:p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soft-page-break/>
            <text:p text:style-name="P36">FORMAT VERIFICA DI CORRISPONDENZA per Progetti/Interventi/Attività PREVALUTATI<text:s/></text:p>
            <text:p text:style-name="P37"><text:span text:style-name="T38">Siti RN2000 in Gestione dell’Ente di gestione Aree Protette Alpi Marittime</text:span></text:p>
          </table:table-cell>
        </table:table-row>
        <table:table-row table:style-name="TableRow39">
          <table:table-cell table:style-name="TableCell40">
            <text:p text:style-name="P41">DATI SOGGETTO PROPONENTE</text:p>
            <text:p text:style-name="P42">…………………………………………………………………………………..…………………..…………………………………..</text:p>
            <text:p text:style-name="P43">nome cognome / denominazione</text:p>
            <text:p text:style-name="P44">…………………………………………………………………………………………………………………………………………..</text:p>
            <text:p text:style-name="P45">Codice Fiscale</text:p>
            <text:p text:style-name="P46">…………………………………………………………………………………………………………………………………………..</text:p>
            <text:p text:style-name="P47">residenza</text:p>
            <text:p text:style-name="P48">………………………….……… <text:s text:c="12"/>…………………………………….………………………………………………………..</text:p>
            <text:p text:style-name="P49"><text:span text:style-name="T50"><text:s text:c="13"/></text:span><text:span text:style-name="T51">telefono/fax 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 Marittime</text:p>
          </table:table-cell>
          <table:covered-table-cell/>
        </table:table-row>
        <table:table-row table:style-name="TableRow85">
          <table:table-cell table:style-name="TableCell86">
            <text:p text:style-name="P87">Oggetto 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 prevalutati (ALLEGATO A DGR<text:s/></text:span><text:span text:style-name="T94">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7"><text:span text:style-name="T98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9"><text:span text:style-name="T100">3 - Recinzione di lotti di pertinenze di edifici esistenti o recinzioni atte contenimento del bestiame, anche a carattere provvisorio;</text:span></text:p>
              </text:list-item>
            </text:list>
            <text:p text:style-name="P101"><text:span text:style-name="T102"><text:s text:c="8"/></text:span><text:span text:style-name="T103">X <text:s text:c="5"/>4 - Recinzione di orti e frutteti;</text:span></text:p>
            <text:list text:style-name="LFO14" text:continue-numbering="true">
              <text:list-item>
                <text:p text:style-name="P104">5 - Realizzazione di impianti solari fotovoltaici, termici e termodinamici sui tetti degli edifici comunque destinati o a terra all’interno di pertinenze di edifici esistenti;</text:p>
              </text:list-item>
              <text:list-item>
                <text:p text:style-name="P105">6 - Realizzazione di silos, vasche di stoccaggio;</text:p>
              </text:list-item>
              <text:list-item>
                <text:p text:style-name="P106">7 - Edifici di nuova costruzione o sostituzione edilizia, non soggetti agli strumenti urbanistici esecutivi, da effettuarsi all’interno delle perimetrazioni dei centri o nuclei abitati definite o individuate in applicazione della normativa urbanistica vigente;</text:p>
              </text:list-item>
              <text:list-item>
                <text:p text:style-name="P107"><text:span text:style-name="T108">8 - Realizzazione di edifici o strutture o opere di arredo</text:span><text:span text:style-name="T109"><text:s/></text:span><text:span text:style-name="T110">ad uso pertinenziale quali ad esempio box, ricoveri attrezzi, tettoie, piscine, depositi per acqua, gas o altri servizi per utenze domestiche, ecc.;</text:span></text:p>
              </text:list-item>
              <text:list-item>
                <text:p text:style-name="P111"><text:span text:style-name="T112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3"><text:span text:style-name="T114">10bis - Manifestazioni, eventi, fiere e attivit</text:span><text:span text:style-name="T115">à turistiche, ricreative, culturali e sportive;</text:span></text:p>
              </text:list-item>
              <text:list-item>
                <text:p text:style-name="P116"><text:span text:style-name="T117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18"><text:span text:style-name="T119">12 - Posa di nuove antenne di telefonia mobile su edifici esistenti o in aree già<text:s/></text:span><text:span text:style-name="T120">dedicate;</text:span></text:p>
              </text:list-item>
              <text:list-item>
                <text:p text:style-name="P121"><text:span text:style-name="T122">16 -<text:s/></text:span><text:span text:style-name="T123">Interventi di manutenzione ordinaria<text:s/></text:span><text:span text:style-name="T124">sulla sentieristica esistente;</text:span></text:p>
              </text:list-item>
              <text:list-item>
                <text:p text:style-name="P125"><text:span text:style-name="T126">17 -<text:s/></text:span><text:span text:style-name="T127">Interventi di consolidamento e<text:s/></text:span><text:span text:style-name="T128">manutenzione di alberi monumentali;</text:span></text:p>
              </text:list-item>
              <text:list-item>
                <text:p text:style-name="P129"><text:span text:style-name="T130">18 -<text:s/></text:span><text:span text:style-name="T131">Attivit</text:span><text:span text:style-name="T132">à di studio e ricerca scientifica;</text:span></text:p>
              </text:list-item>
              <text:list-item>
                <text:p text:style-name="P133"><text:span text:style-name="T134">19 -<text:s/></text:span><text:span text:style-name="T135">Attivit</text:span><text:span text:style-name="T136">à di<text:s/></text:span><text:span text:style-name="T137">sorvolo/decollo/atterraggio con droni per motivate ragioni professionali;</text:span></text:p>
              </text:list-item>
              <text:list-item>
                <text:p text:style-name="P138"><text:span text:style-name="T139">20 -<text:s/></text:span><text:span text:style-name="T140">Attivit</text:span><text:span text:style-name="T141">à di sorvolo/decollo/atterraggio con elicottero;</text:span></text:p>
              </text:list-item>
              <text:list-item>
                <text:p text:style-name="P142"><text:span text:style-name="T143">21 -<text:s/></text:span><text:span text:style-name="T144">Raccolta di sementi per la<text:s/></text:span><text:span text:style-name="T145">preservazione (Fiorume);</text:span></text:p>
              </text:list-item>
              <text:list-item>
                <text:p text:style-name="P146"><text:span text:style-name="T147">22 -<text:s/></text:span><text:span text:style-name="T148">Esercitazioni di Forze dell</text:span><text:span text:style-name="T149">’ordine, soccorso e protezione civile.</text:span></text:p>
              </text:list-item>
            </text:list>
            <text:p text:style-name="P150"/>
            <text:p text:style-name="P151"/>
          </table:table-cell>
          <table:covered-table-cell/>
        </table:table-row>
      </table:table>
      <text:p text:style-name="Textbody"/>
      <text:p text:style-name="P152"/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 table:number-columns-spanned="4">
            <text:p text:style-name="P160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3">
            <text:p text:style-name="P163">Regione: ……………………………………………………….</text:p>
            <text:p text:style-name="P164">Comune: …………………………………... <text:s text:c="8"/>Prov: …. <text:s/></text:p>
            <text:p text:style-name="P165">Loc./Fraz.: …………………………………………………………</text:p>
            <text:p text:style-name="P166">Indirizzo: …………………………………………………………</text:p>
            <text:p text:style-name="P167">Dati catastali:</text:p>
            <text:p text:style-name="P168">foglio…..<text:s/><text:s text:c="31"/>part…...</text:p>
          </table:table-cell>
          <table:covered-table-cell/>
          <table:covered-table-cell/>
          <table:table-cell table:style-name="TableCell169">
            <text:p text:style-name="P170">Contesto localizzativo</text:p>
            <text:p text:style-name="P171"/>
            <text:list text:style-name="WW8Num4">
              <text:list-item>
                <text:p text:style-name="P172">Centro urbano</text:p>
              </text:list-item>
              <text:list-item>
                <text:p text:style-name="P173">Zona periurbana</text:p>
              </text:list-item>
              <text:list-item>
                <text:p text:style-name="P174">Aree agricole</text:p>
              </text:list-item>
              <text:list-item>
                <text:p text:style-name="P175">Aree industriali</text:p>
              </text:list-item>
              <text:list-item>
                <text:p text:style-name="P176">Aree naturali</text:p>
              </text:list-item>
              <text:list-item>
                <text:p text:style-name="P177">………………………………..</text:p>
              </text:list-item>
            </text:list>
          </table:table-cell>
        </table:table-row>
        <table:table-row table:style-name="TableRow178">
          <table:table-cell table:style-name="TableCell179" table:number-columns-spanned="4">
            <text:p text:style-name="P180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4">
            <text:p text:style-name="P183"><text:span text:style-name="T184">2.1 - Per P/I/A interni ai<text:s/></text:span><text:a xlink:href="https://www.areeprotettealpimarittime.it/ente-di-gestione-aree-protette-alpi-marittime/rete-natura-2000" office:target-frame-name="_top" xlink:show="replace"><text:span text:style-name="T185">siti Natura 2000</text:span></text:a><text:span text:style-name="T186">:</text:span></text:p>
          </table:table-cell>
          <table:covered-table-cell/>
          <table:covered-table-cell/>
          <table:covered-table-cell/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>CODICE</text:p>
          </table:table-cell>
          <table:table-cell table:style-name="TableCell192" table:number-columns-spanned="2">
            <text:p text:style-name="P193">DENOMINAZIONE</text:p>
          </table:table-cell>
          <table:covered-table-cell/>
        </table:table-row>
        <table:table-row table:style-name="TableRow194">
          <table:table-cell table:style-name="TableCell195">
            <text:p text:style-name="P196">ZSC</text:p>
          </table:table-cell>
          <table:table-cell table:style-name="TableCell197">
            <text:p text:style-name="P198">IT ________</text:p>
          </table:table-cell>
          <table:table-cell table:style-name="TableCell199" table:number-columns-spanned="2">
            <text:p text:style-name="P200"/>
          </table:table-cell>
          <table:covered-table-cell/>
        </table:table-row>
        <table:table-row table:style-name="TableRow201">
          <table:table-cell table:style-name="TableCell202">
            <text:p text:style-name="P203">ZPS</text:p>
          </table:table-cell>
          <table:table-cell table:style-name="TableCell204">
            <text:p text:style-name="P205">IT ________</text:p>
          </table:table-cell>
          <table:table-cell table:style-name="TableCell206" table:number-columns-spanned="2">
            <text:p text:style-name="P207"/>
          </table:table-cell>
          <table:covered-table-cell/>
        </table:table-row>
        <table:table-row table:style-name="TableRow208">
          <table:table-cell table:style-name="TableCell209" table:number-columns-spanned="4">
            <text:list text:style-name="WW8Num10">
              <text:list-item>
                <text:p text:style-name="P210"><text:span text:style-name="T211">È conforme e<text:s/></text:span><text:span text:style-name="T212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3">NO <text:s text:c="5"/></text:p>
              </text:list-item>
              <text:list-item>
                <text:p text:style-name="P214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5"/>
            <text:p text:style-name="P216"><text:span text:style-name="T217">Misure di conservazione e Piani di Gestione sono consultabili alla pagina web:<text:s/></text:span><text:span text:style-name="T218"><text:s/></text:span><text:a xlink:href="https://www.regione.piemonte.it/web/temi/ambiente-territorio/biodiversita-aree-naturali/rete-natura-2000/piani-gestione-misure-conservazione" office:target-frame-name="_top" xlink:show="replace"><text:span text:style-name="T219">https://www.regione.piemonte.it/web/temi/ambiente-territorio/biodiversita-aree-naturali/rete-natura-2000/piani-gestione-misure-conservazione</text:span></text:a><text:span text:style-name="T220"><text:s/></text:span></text:p>
          </table:table-cell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4">
            <text:p text:style-name="P223"><text:span text:style-name="T224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5">http://www.geoportale.piemonte.it/cms/</text:span></text:a><text:span text:style-name="T226"><text:s/>e descritta alla<text:s/></text:span><text:a xlink:href="http://www.regione.piemonte.it/territorio/cartografia/bdtre.htm" office:target-frame-name="_top" xlink:show="replace"><text:span text:style-name="T227">http://www.regione.piemonte.it/territorio/cartografia/bdtre.htm</text:span></text:a><text:span text:style-name="T228"><text:s/>individuando con precisione l’area dove si colloca il progetto ed i confini del SIC/ZSC/ZPS</text:span></text:p>
            <text:p text:style-name="P229"><text:span text:style-name="T230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1">https://www.regione.piemonte.it/web/temi/ambiente-territorio/biodiversita-aree-naturali/rete-natura-2000/siti-della-rete-natura-2000-cartografie-normativa</text:span></text:a><text:span text:style-name="T232"><text:s text:c="3"/></text:span></text:p>
          </table:table-cell>
          <table:covered-table-cell/>
          <table:covered-table-cell/>
          <table:covered-table-cell/>
        </table:table-row>
      </table:table>
      <text:p text:style-name="P233"/>
      <text:p text:style-name="P234"/>
      <table:table table:style-name="Table235">
        <table:table-columns>
          <table:table-column table:style-name="TableColumn236"/>
        </table:table-columns>
        <table:table-row table:style-name="TableRow237">
          <table:table-cell table:style-name="TableCell238">
            <text:p text:style-name="P239">2.2 - Per P/I/A esterni ai siti<text:s/>Natura 2000:</text:p>
          </table:table-cell>
        </table:table-row>
        <table:table-row table:style-name="TableRow240">
          <table:table-cell table:style-name="TableCell241">
            <text:p text:style-name="P242"><text:span text:style-name="T243">Selezionare la tipologia di Sito</text:span></text:p>
            <text:p text:style-name="P244"/>
            <text:list text:style-name="LFO18" text:continue-numbering="true">
              <text:list-item>
                <text:p text:style-name="P245"><text:span text:style-name="T246">SIC/ZSC/ZPS<text:s/></text:span><text:span text:style-name="T247">IT</text:span><text:span text:style-name="T248"><text:s/>_ _ _ _ _ _ _ <text:s/>distanza dal sito: <text:s/>……………………………. ( _ metri)</text:span></text:p>
              </text:list-item>
              <text:list-item>
                <text:p text:style-name="P249"><text:span text:style-name="T250">SIC/ZSC/ZPS<text:s/></text:span><text:span text:style-name="T251">IT</text:span><text:span text:style-name="T252"><text:s/>_ _ _ _ _ _ _ <text:s/>distanza dal sito: <text:s/>……………………………. ( _ metri)</text:span></text:p>
              </text:list-item>
              <text:list-item>
                <text:p text:style-name="P253"><text:span text:style-name="T254">SIC/ZSC/ZPS<text:s/></text:span><text:span text:style-name="T255">IT</text:span><text:span text:style-name="T256"><text:s/>_ _ _ _ _ _ _ <text:s/>distanza dal sito: <text:s/></text:span><text:span text:style-name="T257">……………………………. ( _ metri)</text:span></text:p>
              </text:list-item>
            </text:list>
            <text:p text:style-name="P258"/>
            <text:p text:style-name="P259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60"><text:s text:c="86"/></text:p>
            <text:list text:style-name="LFO19" text:continue-numbering="true">
              <text:list-item>
                <text:p text:style-name="P261">Si <text:s text:c="8"/></text:p>
              </text:list-item>
              <text:list-item>
                <text:p text:style-name="P262"><text:span text:style-name="T263">No</text:span></text:p>
              </text:list-item>
            </text:list>
            <text:p text:style-name="P264">Descrivere:<text:s/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5">
          <table:table-cell table:style-name="TableCell266">
            <text:p text:style-name="P267">2.3 – Il P/I/A interessa direttamente o indirettamente Aree protette nazionali o regionali?</text:p>
          </table:table-cell>
        </table:table-row>
        <table:table-row table:style-name="TableRow268">
          <table:table-cell table:style-name="TableCell269">
            <text:list text:style-name="LFO19" text:continue-numbering="true">
              <text:list-item>
                <text:p text:style-name="P270">No <text:s text:c="8"/></text:p>
              </text:list-item>
              <text:list-item>
                <text:p text:style-name="P271"><text:span text:style-name="T272">Si<text:s/></text:span><text:span text:style-name="T273">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4">Parco Naturale Alpi Marittime</text:p>
              </text:list-item>
              <text:list-item>
                <text:p text:style-name="P275">Parco Naturale Marguareis</text:p>
              </text:list-item>
              <text:list-item>
                <text:p text:style-name="P276">Riserva Naturale Crava-Morozzo</text:p>
              </text:list-item>
              <text:list-item>
                <text:p text:style-name="P277">Riserva Naturale Rocca San Giovanni – Saben</text:p>
              </text:list-item>
              <text:list-item>
                <text:p text:style-name="P278">Riserva Naturale Grotte di Bossea</text:p>
              </text:list-item>
              <text:list-item>
                <text:p text:style-name="P279">Riserva Naturale Ciciu del Villar</text:p>
              </text:list-item>
              <text:list-item>
                <text:p text:style-name="P280">Riserva Naturale Grotte del Bandito</text:p>
              </text:list-item>
              <text:list-item>
                <text:p text:style-name="P281">Riserva Naturale Benevagienna</text:p>
              </text:list-item>
              <text:list-item>
                <text:p text:style-name="P282">Riserva Naturale Sorgenti del Belbo</text:p>
              </text:list-item>
              <text:list-item>
                <text:p text:style-name="P283">Riserva Naturale Grotte di Aisone</text:p>
              </text:list-item>
            </text:list>
            <text:p text:style-name="P284"/>
          </table:table-cell>
        </table:table-row>
      </table:table>
      <text:p text:style-name="P285"/>
      <text:p text:style-name="P286"/>
      <text:p text:style-name="P287"/>
      <text:p text:style-name="P288"/>
      <text:p text:style-name="P289"/>
      <table:table table:style-name="Table290">
        <table:table-columns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 table:number-columns-spanned="2">
            <text:p text:style-name="P295">SEZIONE 3 – DESCRIZIONE DEL P/I/A</text:p>
          </table:table-cell>
          <table:covered-table-cell/>
        </table:table-row>
        <table:table-row table:style-name="TableRow296">
          <table:table-cell table:style-name="TableCell297" table:number-columns-spanned="2">
            <text:p text:style-name="Standard"><text:span text:style-name="T298">3.1 -<text:s/></text:span><text:span text:style-name="T299">DESCRIZIONE SINTETICA DEL P/I/A (fornire documentazione utile per la<text:s/></text:span><text:span text:style-name="T300">verifica di corrispondenza (si veda sez. 4))</text:span></text:p>
          </table:table-cell>
          <table:covered-table-cell/>
        </table:table-row>
        <table:table-row table:style-name="TableRow301">
          <table:table-cell table:style-name="TableCell302" table:number-columns-spanned="2">
            <text:p text:style-name="P303"/>
            <text:p text:style-name="P304"/>
          </table:table-cell>
          <table:covered-table-cell/>
        </table:table-row>
        <table:table-row table:style-name="TableRow305">
          <table:table-cell table:style-name="TableCell306" table:number-columns-spanned="2">
            <text:p text:style-name="Standard"><text:span text:style-name="T307">3.2 -</text:span><text:span text:style-name="T308"><text:s/>IL P</text:span><text:span text:style-name="T309">/I/A È PARTE DI O È CONNESSO AD UN ALTRO P/I/A?</text:span></text:p>
          </table:table-cell>
          <table:covered-table-cell/>
        </table:table-row>
        <table:table-row table:style-name="TableRow310">
          <table:table-cell table:style-name="TableCell311">
            <text:list text:style-name="WW8Num7">
              <text:list-item>
                <text:p text:style-name="P312">SI</text:p>
              </text:list-item>
              <text:list-item>
                <text:p text:style-name="P313">NO</text:p>
              </text:list-item>
            </text:list>
          </table:table-cell>
          <table:table-cell table:style-name="TableCell314">
            <text:p text:style-name="P315"><text:span text:style-name="T316">Se,<text:s/></text:span><text:span text:style-name="T317">Sì</text:span><text:span text:style-name="T318">, cosa è 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19"/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 table:number-columns-spanned="2">
            <text:p text:style-name="P325">SEZIONE 4 – VERIFICA DI CORRISPONDENZA DEL P/I/A<text:s/>PREVALUTATO</text:p>
          </table:table-cell>
          <table:covered-table-cell/>
        </table:table-row>
        <table:table-row table:style-name="TableRow326">
          <table:table-cell table:style-name="TableCell327" table:number-columns-spanned="2">
            <text:p text:style-name="P328"><text:span text:style-name="T329">4.4 -<text:s/></text:span><text:span text:style-name="T330">RECINZIONE DI ORTI E FRUTTETI</text:span></text:p>
          </table:table-cell>
          <table:covered-table-cell/>
        </table:table-row>
        <table:table-row table:style-name="TableRow331">
          <table:table-cell table:style-name="TableCell332">
            <text:p text:style-name="P333"><text:span text:style-name="T334">Caratteristiche progettuali e dell’area di intervento</text:span></text:p>
          </table:table-cell>
          <table:table-cell table:style-name="TableCell335">
            <text:p text:style-name="P336">IN QUALE DOCUMENTO O IN CHE MODO è RISCONTRABILE LA CORRISPONDENZA A QUANTO PREVALUTATO</text:p>
          </table:table-cell>
        </table:table-row>
        <table:table-row table:style-name="TableRow337">
          <table:table-cell table:style-name="TableCell338">
            <text:p text:style-name="P339">Non<text:s/>sono<text:s/>costituite<text:s/>in tutto o in parte da filo spinato</text:p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Interessino una superficie fino a 1000 m2 di terreno</text:p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Non è previsto l’uso dell’elicottero, fatti salvi i motivi di soccorso e/o sicurezza</text:p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Vengono rispettate le “Linee guida per la gestione e controllo delle specie esotiche vegetali – nell’ambito di cantieri con movimenti terra e interventi di recupero e ripristino ambientale”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 table:number-columns-spanned="2">
            <text:list text:style-name="WW8Num12">
              <text:list-item>
                <text:p text:style-name="P359">Altra documentazione o informazioni fornite utili al fine della verifica di corrispondenza:</text:p>
              </text:list-item>
            </text:list>
            <text:p text:style-name="P360">-<text:s/>___________________________________________________________________________</text:p>
            <text:p text:style-name="P361">- ___________________________________________________________________________</text:p>
            <text:p text:style-name="P362">- ___________________________________________________________________________</text:p>
          </table:table-cell>
          <table:covered-table-cell/>
        </table:table-row>
      </table:table>
      <text:p text:style-name="P363"/>
      <text:p text:style-name="P364">Il soggetto redattore, consapevole della responsabilità penale in caso di falsità in atti e di dichiarazione mendace, ai sensi dell’art. 76 del D.P.R. 28.12.2000 n. 445.</text:p>
      <text:p text:style-name="P365"/>
      <text:p text:style-name="P366"/>
      <text:p text:style-name="P367">Luogo e data<text:tab/><text:tab/><text:tab/><text:tab/><text:tab/><text:tab/><text:tab/><text:tab/>Firma</text:p>
      <text:p text:style-name="P368"><text:span text:style-name="T369"><text:tab/></text:span><text:span text:style-name="T370"><text:tab/></text:span><text:span text:style-name="T371"><text:tab/></text:span><text:span text:style-name="T372"><text:tab/></text:span><text:span text:style-name="T373"><text:tab/></text:span><text:span text:style-name="T374"><text:tab/></text:span><text:span text:style-name="T375"><text:tab/></text:span><text:span text:style-name="T376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NSimSun" style:font-name-asian="NSimSun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23:00Z</dc:date>
    <meta:template xlink:href="Normal" xlink:type="simple"/>
    <meta:editing-cycles>9</meta:editing-cycles>
    <meta:editing-duration>PT1200S</meta:editing-duration>
    <meta:document-statistic meta:page-count="7" meta:paragraph-count="20" meta:word-count="1530" meta:character-count="10231" meta:row-count="72" meta:non-whitespace-character-count="8721"/>
  </office:meta>
</office:document-meta>
</file>